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P1" style:family="paragraph" style:parent-style-name="Text_20_body">
      <style:text-properties officeooo:rsid="001f156b" officeooo:paragraph-rsid="001f156b"/>
    </style:style>
    <style:style style:name="P2" style:family="paragraph" style:parent-style-name="Text_20_body">
      <style:text-properties officeooo:rsid="001f156b" officeooo:paragraph-rsid="002078fd"/>
    </style:style>
    <style:style style:name="P3" style:family="paragraph" style:parent-style-name="Text_20_body">
      <style:text-properties officeooo:rsid="001f156b" officeooo:paragraph-rsid="0023810a"/>
    </style:style>
    <style:style style:name="T1" style:family="text">
      <style:text-properties officeooo:rsid="002078fd"/>
    </style:style>
    <style:style style:name="T2" style:family="text">
      <style:text-properties officeooo:rsid="0021e9e4"/>
    </style:style>
    <style:style style:name="T3" style:family="text">
      <style:text-properties officeooo:rsid="0023810a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>Ce site contient différents codes ou extraits de codes soumis à des licences d’exploitation spécifiques précisées dans les fichiers qui les contiennent, notamment :</text:p>
      <text:p text:style-name="P1">- Système de gestion de contenu :</text:p>
      <text:p text:style-name="P1"><text:tab/>- SPIP Système de Publication pour l’Internet (Arnaud Martin, Antoine Pitrou, Philippe <text:tab/>Riviere, Emmanuel Saint-James) - GNU/GPL</text:p>
      <text:p text:style-name="P1">- Javascript</text:p>
      <text:p text:style-name="P1"><text:tab/>- jQuery JavaScript Library 2.1.1 (jQuery Foundation) - MIT &amp; GPL</text:p>
      <text:p text:style-name="P1"><text:tab/>- jQuery Poptrox 2.3.3 (n33) - MIT</text:p>
      <text:p text:style-name="P1"><text:tab/>- jQuery Nicescroll 3.5.4 (InuYaksa) - MIT</text:p>
      <text:p text:style-name="P1"><text:tab/>- AngularJS 1.2.9 (Google) - MIT</text:p>
      <text:p text:style-name="P1"><text:tab/>- Plangular <text:span text:style-name="T2">SoundCloud Player </text:span>(jxnblk) – MIT</text:p>
      <text:p text:style-name="P1">- Polices :</text:p>
      <text:p text:style-name="P1"><text:tab/>- Font Awesome (Dave Gandy) - SIL OFL 1.1 (polices) &amp; MIT (css)</text:p>
      <text:p text:style-name="P1"><text:tab/>- Source Sans Pro (Paul D. Hunt) - SIL Open Font License</text:p>
      <text:p text:style-name="P3"><text:tab/>- <text:span text:style-name="T3">Alex Brush (TypeSETit) - SIL Open Font License, 1.1</text:span></text:p>
      <text:p text:style-name="P1">- Php :</text:p>
      <text:p text:style-name="P1"><text:tab/>- lessphp (Leaf Corcoran) – GPL3</text:p>
      <text:p text:style-name="P1">- Css :</text:p>
      <text:p text:style-name="P1"><text:tab/>- Css Reset (Eric Meyer) – Public Domain</text:p>
      <text:p text:style-name="P2"><text:tab/>- <text:span text:style-name="T1">Better Web Readability Project - Mozilla Public License 1.1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Droid Sans Fallback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Droid Sans Fallback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roid Sans Fallback" style:font-family-asian="'Droid Sans Fallback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1" style:font-family-complex="FreeSans" style:font-family-generic-complex="swiss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color="#808080" fo:font-size="14pt" fo:font-weight="bold" style:font-size-asian="14pt" style:font-weight-asian="bold" style:font-size-complex="14pt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bordun </meta:initial-creator>
    <meta:creation-date>2014-06-12T13:51:36.540880132</meta:creation-date>
    <dc:date>2014-06-12T15:54:11.741258679</dc:date>
    <dc:creator>bordun </dc:creator>
    <meta:editing-duration>PT2M13S</meta:editing-duration>
    <meta:editing-cycles>3</meta:editing-cycles>
    <meta:generator>LibreOffice/4.2.4.2$Linux_x86 LibreOffice_project/420m0$Build-2</meta:generator>
    <meta:document-statistic meta:table-count="0" meta:image-count="0" meta:object-count="0" meta:page-count="1" meta:paragraph-count="18" meta:word-count="153" meta:character-count="896" meta:non-whitespace-character-count="745"/>
  </office:meta>
</office:document-meta>
</file>